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egoe UI Emoji" svg:font-family="Segoe UI Emoji" style:font-family-generic="swiss" style:font-pitch="variable" svg:panose-1="2 11 5 2 4 2 4 2 2 3"/>
  </office:font-face-decls>
  <office:automatic-styles>
    <style:style style:name="P1" style:parent-style-name="Normal" style:master-page-name="MP0" style:family="paragraph">
      <style:paragraph-properties fo:break-before="page"/>
      <style:text-properties fo:font-weight="bold" style:font-weight-asian="bold" style:font-weight-complex="bold" fo:font-size="14pt" style:font-size-asian="14pt" style:font-size-complex="14pt"/>
    </style:style>
    <style:style style:name="P2" style:parent-style-name="Normal" style:family="paragraph">
      <style:text-properties fo:font-weight="bold" style:font-weight-asian="bold" style:font-weight-complex="bold" fo:font-size="14pt" style:font-size-asian="14pt" style:font-size-complex="14pt"/>
    </style:style>
    <style:style style:name="P3" style:parent-style-name="Normal" style:family="paragraph">
      <style:text-properties fo:font-weight="bold" style:font-weight-asian="bold" style:font-weight-complex="bold" fo:font-size="14pt" style:font-size-asian="14pt" style:font-size-complex="14pt"/>
    </style:style>
    <style:style style:name="T4" style:parent-style-name="Standardskriftforavsnitt" style:family="text">
      <style:text-properties style:font-name="Segoe UI Emoji" style:font-name-complex="Segoe UI Emoji" fo:font-weight="bold" style:font-weight-asian="bold" style:font-weight-complex="bold" fo:font-size="14pt" style:font-size-asian="14pt" style:font-size-complex="14pt"/>
    </style:style>
    <style:style style:name="T5" style:parent-style-name="Standardskriftforavsnitt" style:family="text">
      <style:text-properties fo:font-weight="bold" style:font-weight-asian="bold" style:font-weight-complex="bold" fo:font-size="14pt" style:font-size-asian="14pt" style:font-size-complex="14pt"/>
    </style:style>
  </office:automatic-styles>
  <office:body>
    <office:text text:use-soft-page-breaks="true">
      <text:p text:style-name="P1">Bruksanvisning for ROTO RASP</text:p>
      <text:p text:style-name="Normal">Før du bruker den innovative ROTO RASP, gjør følgende:</text:p>
      <text:p text:style-name="Normal">Les bruksanvisningen for vinkelsliperen og ROTO RASP. Hvis sikkerhetsinstruksjonene for bruk av elektroverktøyet og ROTO RASP ikke følges, kan det føre til elektrisk støt, brann eller alvorlig personskade.</text:p>
      <text:p text:style-name="Normal">Les de tekniske spesifikasjonene for vinkelsliperen (effekt, maksimalt turtall og elektrisk sikkerhetsklasse).</text:p>
      <text:p text:style-name="Normal">ROTO RASP er et verktøy for sliping/bearbeiding av myke materialer. Det er ikke egnet for sliping av metall.</text:p>
      <text:p text:style-name="Normal">Montering av ROTO RASP på spindelen</text:p>
      <text:p text:style-name="Normal"/>
      <text:p text:style-name="Normal">a) Kontroller ROTO RASP-slipeskiven for skader før montering. Ikke bruk en ROTO RASP som er sprukket eller deformert.</text:p>
      <text:p text:style-name="Normal"/>
      <text:p text:style-name="Normal">b) Kontroller at vinkelsliperen er koblet fra strømnettet.</text:p>
      <text:p text:style-name="Normal"/>
      <text:p text:style-name="Normal">c) Plasser støtteflensen på vinkelsliperens spindel.</text:p>
      <text:p text:style-name="Normal"/>
      <text:p text:style-name="Normal">d) Plasser ROTO RASP-skiven på støtteflensen og sentrer den. Pass på at den plasseres riktig i forhold til den buede overflaten på ROTO RASP.</text:p>
      <text:p text:style-name="Normal"/>
      <text:p text:style-name="Normal">e) Bruk egnet flens og nøkkel for å stramme ROTO RASP i riktig posisjon. Bruk kun originale flenser og verktøy beregnet for tilstramming.</text:p>
      <text:p text:style-name="Normal"/>
      <text:p text:style-name="Normal">f) Kontroller at vernedekselet er forsvarlig festet, og stram det ytterligere ved behov. Ikke start verktøyet uten at sikkerhetsdelene er montert.</text:p>
      <text:p text:style-name="Normal"/>
      <text:p text:style-name="Normal">g) Drei ROTO RASP for hånd for å kontrollere at den kan rotere fritt.</text:p>
      <text:p text:style-name="Normal"/>
      <text:p text:style-name="Normal">h) Start elektroverktøyet og prøvekjør det i 30 sekunder til det når maksimalt turtall. Hvis det oppstår kraftige vibrasjoner eller andre feil, må elektroverktøyet slås av umiddelbart. Finn deretter årsaken til vibrasjonene.</text:p>
      <text:p text:style-name="Normal"/>
      <text:p text:style-name="Normal"/>
      <text:soft-page-break/>
      <text:p text:style-name="P2">ADVARSEL – Sikkerhetsinstruksjoner</text:p>
      <text:p text:style-name="Normal">Sørg for at det er tilstrekkelig plass til å bevege seg fritt i arbeidsområdet.</text:p>
      <text:p text:style-name="Normal">Arbeidsområdet skal være godt opplyst.</text:p>
      <text:p text:style-name="Normal">Hold verktøyet unna brennbare væsker, gasser og støv.</text:p>
      <text:p text:style-name="Normal">Fjern alle metallgjenstander fra arbeidsstykket før du starter, for eksempel spiker, skruer og kroker.</text:p>
      <text:p text:style-name="Normal">Forstyrrelser kan føre til at du mister kontrollen over verktøyet. Hold andre personer på avstand mens du arbeider med ROTO RASP. Partikler som løsner, kan slynges ut og forårsake personskade også utenfor selve arbeidsområdet.</text:p>
      <text:p text:style-name="Normal">Bruk alltid vernebriller.</text:p>
      <text:p text:style-name="Normal">Det anbefales også å bruke verneklær, vernehansker, maske, hørselsvern og sklisikkert fottøy.</text:p>
      <text:p text:style-name="Normal">Hvis støvpose eller annet utstyr for oppsamling/avsug av partikler kan kobles til elektroverktøyet, må du kontrollere at dette er riktig montert.</text:p>
      <text:p text:style-name="Normal">Bruk egnede klær. Løstsittende klær, langt hår eller smykker kan sette seg fast i bevegelige deler og føre til alvorlige skader.</text:p>
      <text:p text:style-name="Normal">Ikke overvurder egne ferdigheter. Stå stødig og sikkert, og hold balansen.</text:p>
      <text:p text:style-name="Normal">Ytterligere sikkerhetsregler</text:p>
      <text:p text:style-name="Normal">Hold elektroverktøyet kun i de isolerte håndtakene. Strømledningen kan under uforutsette omstendigheter bli skadet eller kuttet.</text:p>
      <text:p text:style-name="Normal">Ikke press elektroverktøyet eller ROTO RASP for hardt. Å presse ROTO RASP-skiven mot arbeidsstykket øker ikke effektiviteten, men fører til unødvendig høy temperatur. Tvungen kjøling med væsker eller oljer er ikke tillatt.</text:p>
      <text:p text:style-name="Normal">Ikke bruk ROTO RASP når du er trøtt eller påvirket av narkotiske stoffer, alkohol eller legemidler.</text:p>
      <text:p text:style-name="Normal">Ikke bruk slitte eller skadde ROTO RASP-skiver. Det er ikke tillatt å slipe/skjerpe skjæretennene.</text:p>
      <text:p text:style-name="Normal">Ikke legg fra deg elektroverktøyet før ROTO RASP har stanset helt. Forsøk aldri å stoppe rotasjonen ved å presse verktøyet sideveis.</text:p>
      <text:p text:style-name="Normal">ROTO RASP kan være svært varm etter bruk. Ikke berør den før den er avkjølt.</text:p>
      <text:p text:style-name="Normal">ROTO RASP-skiver skal kun brukes av personer som er kjent med bruk av elektroverktøy, kjenner risikoen ved roterende slipeskiver og har kjennskap til sikkerhetsinstruksjonene.</text:p>
      <text:p text:style-name="Normal">ROTO RASP er ikke beregnet for bruk av personer med reduserte fysiske, sensoriske eller mentale evner, eller personer som mangler erfaring og kunnskap, med mindre de er under tilsyn eller har fått opplæring i bruk av ROTO RASP av en person som er ansvarlig for deres sikkerhet.</text:p>
      <text:p text:style-name="Normal">Vedlikehold og oppbevaring</text:p>
      <text:p text:style-name="Normal">Oppbevar ROTO RASP på et tørt sted.</text:p>
      <text:p text:style-name="Normal">Sørg for at skjæretennene ikke kommer i kontakt med metalloverflater.</text:p>
      <text:soft-page-break/>
      <text:p text:style-name="Normal">Ikke plasser gjenstander oppå ROTO RASP-skivene. Deformerte ROTO RASP-skiver må ikke brukes.</text:p>
      <text:p text:style-name="Normal"/>
      <text:p text:style-name="P3">Avfallshåndtering</text:p>
      <text:p text:style-name="Normal">ROTO RASP er fullt resirkulerbar. Den består av stålplate og en polypropylenflens, som etter at delene er separert, kan resirkuleres i sin helhet.</text:p>
      <text:p text:style-name="Normal"/>
      <text:p text:style-name="Normal"><text:span text:style-name="T4">⚠️</text:span><text:span text:style-name="T5"><text:s/>ADVARSEL!</text:span></text:p>
      <text:p text:style-name="Normal"/>
      <text:p text:style-name="Normal">Kontroller skiven regelmessig. Sørg for at tennene ikke er utslitte – bruk av en slitt skive kan være farlig.</text:p>
      <text:p text:style-name="Normal"/>
      <text:p text:style-name="Normal">Sløve tenner kan føre til at skiven sprekker eller går i stykker, spesielt dersom du treffer en kvist, sprekk eller annen ujevnhet i treverket.</text:p>
      <text:p text:style-name="Normal"/>
      <text:p text:style-name="Normal">Hvis ROTO RASP kommer i kontakt med metall, betong eller andre harde materialer, må skiven umiddelbart kontrolleres for skader.</text:p>
      <text:p text:style-name="Normal"/>
      <text:p text:style-name="Normal">Slitte eller skadde skiver må ikke brukes.</text:p>
      <text:p text:style-name="Normal"/>
      <text:p text:style-name="Normal">Bruk aldri vinkelsliperen uten vernedeksel.</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nb" fo:country="NO" style:language-asian="en" style:country-asian="US" style:language-complex="ar" style:country-complex="SA" style:text-combine="none" fo:hyphenate="true"/>
    </style:default-style>
    <style:style style:name="Overskrift1" style:display-name="Overskrift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Overskrift2" style:display-name="Overskrift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Overskrift3" style:display-name="Overskrift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Overskrift4" style:display-name="Overskrift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Overskrift5" style:display-name="Overskrift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Overskrift6" style:display-name="Overskrift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Overskrift7" style:display-name="Overskrift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Overskrift8" style:display-name="Overskrift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Overskrift9" style:display-name="Overskrift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Standardskriftforavsnitt" style:display-name="Standardskrift for avsnitt" style:family="text"/>
    <style:style style:name="Overskrift1Tegn" style:display-name="Overskrift 1 Tegn" style:family="text" style:parent-style-name="Standardskriftforavsnitt">
      <style:text-properties style:font-name="Aptos Display" style:font-name-asian="Times New Roman" style:font-name-complex="Times New Roman" fo:color="#0F4761" fo:font-size="20pt" style:font-size-asian="20pt" style:font-size-complex="20pt"/>
    </style:style>
    <style:style style:name="Overskrift2Tegn" style:display-name="Overskrift 2 Tegn" style:family="text" style:parent-style-name="Standardskriftforavsnitt">
      <style:text-properties style:font-name="Aptos Display" style:font-name-asian="Times New Roman" style:font-name-complex="Times New Roman" fo:color="#0F4761" fo:font-size="16pt" style:font-size-asian="16pt" style:font-size-complex="16pt"/>
    </style:style>
    <style:style style:name="Overskrift3Tegn" style:display-name="Overskrift 3 Tegn" style:family="text" style:parent-style-name="Standardskriftforavsnitt">
      <style:text-properties style:font-name-asian="Times New Roman" style:font-name-complex="Times New Roman" fo:color="#0F4761" fo:font-size="14pt" style:font-size-asian="14pt" style:font-size-complex="14pt"/>
    </style:style>
    <style:style style:name="Overskrift4Tegn" style:display-name="Overskrift 4 Tegn" style:family="text" style:parent-style-name="Standardskriftforavsnitt">
      <style:text-properties style:font-name-asian="Times New Roman" style:font-name-complex="Times New Roman" fo:font-style="italic" style:font-style-asian="italic" style:font-style-complex="italic" fo:color="#0F4761"/>
    </style:style>
    <style:style style:name="Overskrift5Tegn" style:display-name="Overskrift 5 Tegn" style:family="text" style:parent-style-name="Standardskriftforavsnitt">
      <style:text-properties style:font-name-asian="Times New Roman" style:font-name-complex="Times New Roman" fo:color="#0F4761"/>
    </style:style>
    <style:style style:name="Overskrift6Tegn" style:display-name="Overskrift 6 Tegn" style:family="text" style:parent-style-name="Standardskriftforavsnitt">
      <style:text-properties style:font-name-asian="Times New Roman" style:font-name-complex="Times New Roman" fo:font-style="italic" style:font-style-asian="italic" style:font-style-complex="italic" fo:color="#595959"/>
    </style:style>
    <style:style style:name="Overskrift7Tegn" style:display-name="Overskrift 7 Tegn" style:family="text" style:parent-style-name="Standardskriftforavsnitt">
      <style:text-properties style:font-name-asian="Times New Roman" style:font-name-complex="Times New Roman" fo:color="#595959"/>
    </style:style>
    <style:style style:name="Overskrift8Tegn" style:display-name="Overskrift 8 Tegn" style:family="text" style:parent-style-name="Standardskriftforavsnitt">
      <style:text-properties style:font-name-asian="Times New Roman" style:font-name-complex="Times New Roman" fo:font-style="italic" style:font-style-asian="italic" style:font-style-complex="italic" fo:color="#272727"/>
    </style:style>
    <style:style style:name="Overskrift9Tegn" style:display-name="Overskrift 9 Tegn" style:family="text" style:parent-style-name="Standardskriftforavsnitt">
      <style:text-properties style:font-name-asian="Times New Roman" style:font-name-complex="Times New Roman" fo:color="#272727"/>
    </style:style>
    <style:style style:name="Tittel" style:display-name="Tittel"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telTegn" style:display-name="Tittel Tegn" style:family="text" style:parent-style-name="Standardskriftforavsnitt">
      <style:text-properties style:font-name="Aptos Display" style:font-name-asian="Times New Roman" style:font-name-complex="Times New Roman" fo:letter-spacing="-0.0069in" style:letter-kerning="true" fo:font-size="28pt" style:font-size-asian="28pt" style:font-size-complex="28pt"/>
    </style:style>
    <style:style style:name="Undertittel" style:display-name="Undertittel"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UndertittelTegn" style:display-name="Undertittel Tegn" style:family="text" style:parent-style-name="Standardskriftforavsnitt">
      <style:text-properties style:font-name-asian="Times New Roman" style:font-name-complex="Times New Roman" fo:color="#595959" fo:letter-spacing="0.0104in" fo:font-size="14pt" style:font-size-asian="14pt" style:font-size-complex="14pt"/>
    </style:style>
    <style:style style:name="Sitat" style:display-name="Sitat"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SitatTegn" style:display-name="Sitat Tegn" style:family="text" style:parent-style-name="Standardskriftforavsnitt">
      <style:text-properties fo:font-style="italic" style:font-style-asian="italic" style:font-style-complex="italic" fo:color="#404040"/>
    </style:style>
    <style:style style:name="Listeavsnitt" style:display-name="Listeavsnitt" style:family="paragraph" style:parent-style-name="Normal">
      <style:paragraph-properties style:contextual-spacing="true" fo:margin-left="0.5in">
        <style:tab-stops/>
      </style:paragraph-properties>
      <style:text-properties fo:hyphenate="false"/>
    </style:style>
    <style:style style:name="Sterkutheving" style:display-name="Sterk utheving" style:family="text" style:parent-style-name="Standardskriftforavsnitt">
      <style:text-properties fo:font-style="italic" style:font-style-asian="italic" style:font-style-complex="italic" fo:color="#0F4761"/>
    </style:style>
    <style:style style:name="Sterktsitat" style:display-name="Sterkt sitat"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SterktsitatTegn" style:display-name="Sterkt sitat Tegn" style:family="text" style:parent-style-name="Standardskriftforavsnitt">
      <style:text-properties fo:font-style="italic" style:font-style-asian="italic" style:font-style-complex="italic" fo:color="#0F4761"/>
    </style:style>
    <style:style style:name="Sterkreferanse" style:display-name="Sterk referanse" style:family="text" style:parent-style-name="Standardskriftforavsnit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igurd Hansen</meta:initial-creator>
    <dc:creator>Sigurd Hansen</dc:creator>
    <meta:creation-date>2026-08-12T07:36:00Z</meta:creation-date>
    <dc:date>2026-08-12T07:44:00Z</dc:date>
    <meta:print-date>2026-08-12T07:39:00Z</meta:print-date>
    <meta:template xlink:href="Normal" xlink:type="simple"/>
    <meta:editing-cycles>1</meta:editing-cycles>
    <meta:editing-duration>PT300S</meta:editing-duration>
    <meta:document-statistic meta:page-count="3" meta:paragraph-count="9" meta:word-count="736" meta:character-count="4631" meta:row-count="32" meta:non-whitespace-character-count="3904"/>
  </office:meta>
</office:document-meta>
</file>